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ransformeren van het pand naar 11 appartementen op de locatie Singel 11 te Dordrecht zaaknummer 900369354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transformeren van het pand naar 11 appartementen op de locatie Singel11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5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989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9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9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transformeren van het pand naar 11 appartementen op de locatie Singel 11 te Dordrecht zaaknummer 9003693542</meta:user-defined>
    <meta:user-defined meta:name="DCTERMS.W3CDTF/DCTERMS.available">2026-08-25</meta:user-defined>
    <meta:user-defined meta:name="DCTERMS.W3CDTF/OVERHEIDop.jaargang">2026</meta:user-defined>
    <meta:user-defined meta:name="OVERHEIDop.publicationIssue">399893</meta:user-defined>
    <meta:user-defined meta:name="OVERHEIDop.GmbID/DC.identifier">gmb-2026-399893</meta:user-defined>
    <meta:user-defined meta:name="OVERHEIDop.versieInformatie"/>
  </office:meta>
</office:document-meta>
</file>