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4-5">
      <text:list-level-style-bullet text:bullet-char="•" text:level="1">
        <style:list-level-properties text:min-label-width="10mm"/>
      </text:list-level-style-bullet>
    </text:list-style>
    <text:list-style style:name="id1-3-2-1-1-14-6">
      <text:list-level-style-bullet text:bullet-char="•" text:level="1">
        <style:list-level-properties text:min-label-width="10mm"/>
      </text:list-level-style-bullet>
    </text:list-style>
    <text:list-style style:name="id1-3-2-1-1-14-7">
      <text:list-level-style-bullet text:bullet-char="•" text:level="1">
        <style:list-level-properties text:min-label-width="10mm"/>
      </text:list-level-style-bullet>
    </text:list-style>
    <text:list-style style:name="id1-3-2-1-1-14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gesloten anterieure overeenkomst Kolkensloane 1a 01 te Drie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kendmaking gesloten anterieure overeenkomst Kolkensloane 1a 01 te Driezum</text:span>
          </text:p>
            <text:p text:style-name="common-al">
            
          </text:p>
            <text:p text:style-name="common-al">
            <text:span text:style-name="nadrukvet">Omgevingswet</text:span>
          </text:p>
            <text:p text:style-name="common-al">Conform artikel 16.138 van de Omgevingswet leggen burgemeester en wethouders na het sluiten van een anterieure overeenkomst (als bedoeld in artikel 13.13 lid 1 Omgevingswet) een beschrijving van de inhoud van deze overeenkomst ter inzage.</text:p>
            <text:p text:style-name="common-al">
            
          </text:p>
            <text:p text:style-name="common-al">
            <text:span text:style-name="nadrukvet">Inleiding</text:span>
          </text:p>
            <text:p text:style-name="common-al">De Gemeente heeft op 19 augustus 2026 een anterieure overeenkomst gesloten voor de locatie kadastraal bekend als gemeente Akkerwoude, sectie N en perceelnummer 735 en is gelegen op het adres Kolkensloane 1a 01 te Driezum. De anterieure overeenkomst is gesloten met de initiatiefnemer (Auto Hoekstra). </text:p>
            <text:p text:style-name="common-al">
            
          </text:p>
            <text:p text:style-name="common-al">
            <text:span text:style-name="nadrukvet">Doel van de overeenkomst</text:span>
          </text:p>
            <text:p text:style-name="common-al">Deze overeenkomst heeft tot doel het vastleggen van de afspraken (de onderlinge rol-, taak-, kosten- en risicoverdeling) tussen de initiatiefnemer en de gemeente.</text:p>
            <text:p text:style-name="common-al">
            
          </text:p>
            <text:p text:style-name="common-al">
            <text:span text:style-name="nadrukvet">De overeenkomst op hoofdlijnen</text:span>
          </text:p>
            <text:p text:style-name="common-al">De inhoud van de anterieure overeenkomst luidt als volgt:</text:p>
            <text:list text:style-name="id1-3-2-1-1-14">
              <text:list-item text:style-override="id1-3-2-1-1-14-1">
                <text:number>•</text:number>
                <text:p text:style-name="al">Initiatiefnemer is eigenaar van het perceel aan de Kolkensloane 1a 01 te Driezum. </text:p>
              </text:list-item>
              <text:list-item text:style-override="id1-3-2-1-1-14-2">
                <text:number>•</text:number>
                <text:p text:style-name="al">Initiatiefnemer heeft de gemeente verzocht medewerking te verlenen aan de realisatie van een bedrijfspand met bedrijfswoning en het aanleggen van een tweede uitrit.</text:p>
              </text:list-item>
              <text:list-item text:style-override="id1-3-2-1-1-14-3">
                <text:number>•</text:number>
                <text:p text:style-name="al">De gemeente is voornemens planologische medewerking te verlenen aan het initiatief door middel van het doorlopen van de benodigde planologische procedure en het verlenen van een omgevingsvergunning;</text:p>
              </text:list-item>
              <text:list-item text:style-override="id1-3-2-1-1-14-4">
                <text:number>•</text:number>
                <text:p text:style-name="al">De gemeente en initiatiefnemer hebben op 19 augustus 2026 een anterieure overeenkomst gesloten. In deze overeenkomst zijn afspraken vastgelegd over: </text:p>
              </text:list-item>
              <text:list-item text:style-override="id1-3-2-1-1-14-5">
                <text:number>•</text:number>
                <text:p text:style-name="al">de verdere uitwerking van het plan, waaronder het opstellen van een landschappelijk inpassingsplan;</text:p>
              </text:list-item>
              <text:list-item text:style-override="id1-3-2-1-1-14-6">
                <text:number>•</text:number>
                <text:p text:style-name="al">het kostenverhaal met betrekking tot de aanleg van rioleringsvoorzieningen;</text:p>
              </text:list-item>
              <text:list-item text:style-override="id1-3-2-1-1-14-7">
                <text:number>•</text:number>
                <text:p text:style-name="al">het risico van nadeelcompensatie;</text:p>
              </text:list-item>
              <text:list-item text:style-override="id1-3-2-1-1-14-8">
                <text:number>•</text:number>
                <text:p text:style-name="al">het risico dat geen brandkraan wordt gerealiseerd, overeenkomstig het advies van de Veiligheidsregio/Brandweer.</text:p>
              </text:list-item>
            </text:list>
            <text:p text:style-name="common-al">
            
          </text:p>
            <text:p text:style-name="common-al">De zakelijke beschrijving van de overeenkomst ligt gedurende zes weken ter inzage. Tegen de gesloten anterieure overeenkomst kunnen geen zienswijzen, bezwaren of beroepschriften worden ingediend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998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07547</meta:user-defined>
    <meta:user-defined meta:name="DCTERMS.abstract">Bekendmaking gesloten anterieure overeenkomst Kolkensloane 1a 01 te Driezum</meta:user-defined>
    <dc:language>nl</dc:language>
    <meta:user-defined meta:name="OVERHEIDop.locatietype/OVERHEIDop.gebiedsmarkering">Vlak</meta:user-defined>
    <meta:user-defined meta:name="DC.title">Bekendmaking gesloten anterieure overeenkomst Kolkensloane 1a 01 te Driez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90</meta:user-defined>
    <meta:user-defined meta:name="OVERHEIDop.GmbID/DC.identifier">gmb-2026-399890</meta:user-defined>
    <meta:user-defined meta:name="OVERHEIDop.versieInformatie"/>
  </office:meta>
</office:document-meta>
</file>