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doorbreken van een muur aan Verlengde Parklaan 28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Verlengde Parklaan 28: het doorbreken van een muur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98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doorbreken van een muur aan Verlengde Parklaan 28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87</meta:user-defined>
    <meta:user-defined meta:name="OVERHEIDop.GmbID/DC.identifier">gmb-2026-399887</meta:user-defined>
    <meta:user-defined meta:name="OVERHEIDop.versieInformatie"/>
  </office:meta>
</office:document-meta>
</file>