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nge Voorhout 1, 2514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laggenmast, Het plaatsen van vlaggenmasten (zie bijlage) van 06-08-2026 t/m 30-08-2026, ter hoogte van locatie Lange Voorhout 1 op de locatie Lange Voorhout 1, 2514 EA 's-Gravenhage </text:p>
            <text:p text:style-name="common-al">
            
          </text:p>
            <text:p text:style-name="common-al">Ons kenmerk: VTH2026-59889</text:p>
            <text:p text:style-name="common-al">
            
          </text:p>
            <text:p text:style-name="common-al">Categorie: Grondgebruik: Overig (op/in straat)</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Lange Voorhout 1, 2514 EA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p>
            <text:p text:style-name="common-al">Op 9 juni 2026 hebben wij uw aanvraag ontvangen. U vraagt toestemming voor het plaatsen van vlaggenmasten, op zeven locaties in Den Haag. De aanvraag is ingediend voor de periode van 6 augustus 2026 tot en met 30 augustus 2026.  </text:p>
            <text:p text:style-name="common-al">
            
          </text:p>
            <text:p text:style-name="common-al">De vlaggenmasten zijn aangevraagd voor de volgende locaties:</text:p>
            <text:p text:style-name="common-al">-	Koekamp (tussen het looppad en het fietspad op de Laan van Reagan en Gorbatsjov);</text:p>
            <text:p text:style-name="common-al">-	Buitenhof;</text:p>
            <text:p text:style-name="common-al">-	Hofvijver A;</text:p>
            <text:p text:style-name="common-al">-	Hofvijver B;</text:p>
            <text:p text:style-name="common-al">-	Lange Voorhout A;</text:p>
            <text:p text:style-name="common-al">-	Lange Voorhout B;</text:p>
            <text:p text:style-name="common-al">-	Tegenover het Malieveld, ter hoogte van de Ministerie van Financiën. </text:p>
            <text:p text:style-name="common-al">
            
          </text:p>
            <text:p text:style-name="common-al">Een voetprint heeft een totale oppervlakte van 60 centimeter breedte en 40 centimeter diepte. </text:p>
            <text:p text:style-name="common-al">
            
          </text:p>
            <text:p text:style-name="common-al">Verlenging beslistermijn</text:p>
            <text:p text:style-name="common-al">Om een zorgvuldige afhandeling van de aanvraag te waarborgen hebben wij bij brief van 31 juli 2026 de beslistermijn verlengd tot uiterlijk 29 september 2026.</text:p>
            <text:p text:style-name="common-al">
            
          </text:p>
            <text:p text:style-name="common-al">Aanpassing aanvraag</text:p>
            <text:p text:style-name="common-al">Bij e-mail van 9 februari 2026 heeft [geanonimiseerd] de locaties van de vlaggenmasten aangepast. De aanvrager heeft per mail aangegeven om locatie 2, 3,4,5,6 en 7 te laten vervallen in verband met het gegeven advies door de adviespartijen. </text:p>
            <text:p text:style-name="common-al">
            
          </text:p>
            <text:p text:style-name="common-al">Het plaatsen van 6 vlaggenmasten wordt nu aangevraagd voor de locatie Koekamp (tussen het looppad en het fietspad op de Laan van Reagan en Gorbatsjov)</text:p>
            <text:p text:style-name="common-al">
            
          </text:p>
            <text:p text:style-name="common-al">Ons besluit: u krijgt een vergunning </text:p>
            <text:p text:style-name="common-al">De adviserende partijen hebben geen bezwaar tegen uw aanvraag. Wij zien ook geen reden om de vergunning te weigeren. Daarom beoordelen wij uw aanvraag positief. We geven u een vergunning voor het plaatsen van vlaggenmasten, voor de periode van 20 augustus 2026 tot en met 30 augustus 2026, op de locatie Koekamp (tussen het looppad en het fietspad op de Laan van Reagan en Gorbatsjov)</text:p>
            <text:p text:style-name="common-al">
            
          </text:p>
            <text:p text:style-name="common-al">De vergunning bestaat uit het volgende: </text:p>
            <text:p text:style-name="common-al">•	Object(en): Zes vlaggenmasten</text:p>
            <text:p text:style-name="common-al">•	Locatie: Koekamp (tussen het looppad en het fietspad op de Laan van Reagan en Gorbatsjov)</text:p>
            <text:p text:style-name="common-al">•	Totale oppervlakte: 1, 44 m2.</text:p>
            <text:p text:style-name="common-al">•	Geldig van: 21 augustus 2026 tot en met 30 augustus 2026.</text:p>
            <text:p text:style-name="common-al">
            
          </text:p>
            <text:p text:style-name="common-al">In bijlage 1 leest u waaraan uw aanvraag is getoetst. </text:p>
            <text:p text:style-name="common-al">
            
          </text:p>
            <text:p text:style-name="common-al">Maak de opslagplaats volgens de voorwaarden.</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29 juni 2026 voor advies voorgelegd aan onderstaande partijen.</text:p>
            <text:p text:style-name="common-al">
            
          </text:p>
            <text:p text:style-name="common-al">Advies wegbeheerder van het stadsdeel Haagse Hout</text:p>
            <text:p text:style-name="common-al">In het advies van 20 augustus 2026 adviseert de wegbeheerder positief onder voorwaarden vanuit het oogpunt van hinder voor de omgeving en/of een inbreuk op het doelmatig onderhoud en beheer van de weg.</text:p>
            <text:p text:style-name="common-al">
            
          </text:p>
            <text:p text:style-name="common-al">Advies wegbeheerder van het stadsdeel Centrum</text:p>
            <text:p text:style-name="common-al">In het advies van 6 juli 2026 adviseert de wegbeheerder negatief vanuit het oogpunt van hinder voor de omgeving en/of een inbreuk op het doelmatig onderhoud en beheer van de weg.</text:p>
            <text:p text:style-name="common-al">
            
          </text:p>
            <text:p text:style-name="common-al">Motivering wegbeheerder van het stadsdeel centrum </text:p>
            <text:p text:style-name="common-al">De wegbeheerder heeft aangegeven niet akkoord te gaan met locatie 2,3,4,5 en 6. Er is hier sprake van een laad-en los locatie of de bereikbaarheid van het gebied wordt beperkt. Daarnaast kunnen de vlaggenmasten niet geplaatst worden in verband met geplande evenementen op dezelfde locatie. </text:p>
            <text:p text:style-name="common-al">
            
          </text:p>
            <text:p text:style-name="common-al">Advies Adviescommissie Openbare Ruimte (hierna: ACOR) </text:p>
            <text:p text:style-name="common-al">In het advies van 8 juli 2026 adviseert de ACOR gedeeltelijk positief vanuit het oogpunt uiterlijk aanzien van de openbare ruimte.</text:p>
            <text:p text:style-name="common-al">
            
          </text:p>
            <text:p text:style-name="common-al">Motivering ACOR locatie 1, 5,6 en 7. </text:p>
            <text:p text:style-name="common-al">De ACOR heeft in het advies aangegeven akkoord te gaan met de locaties 1 en 5,6 en 7 mits er afstemming plaatsvinden met andere gedurende dezelfde periode op en rond deze locaties plaatsvindende evenementen en mits de wegbeheerder instemt. </text:p>
            <text:p text:style-name="common-al">
            
          </text:p>
            <text:p text:style-name="common-al">Motivering ACOR locatie 2 </text:p>
            <text:p text:style-name="common-al">De ACOR heeft in het advies aangegeven akkoord te gaan met de locaties 2 mits de vlaggen op deze locatie dichter tegen de gevel worden geplaatst, mits de wegbeheerder instemt en mits er afstemming plaatsvindt met andere gedurende dezelfde periode op en rond deze locatie plaatsvindende evenementen.</text:p>
            <text:p text:style-name="common-al">
            
          </text:p>
            <text:p text:style-name="common-al">Motivering ACOR locatie 3 en 4</text:p>
            <text:p text:style-name="common-al">De ACOR heeft in het advies aangegeven dat zij niet akkoord gaan met locatie 3 en 4, aangezien deze op deze locaties een obstakel vormen voor de vrije doorgang voor voetgangers en ander verkeer. </text:p>
            <text:p text:style-name="common-al">
            
          </text:p>
            <text:p text:style-name="common-al">Aan welke voorwaarden moeten de objecten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Er mogen geen masten geplaatst worden op het fietspad.</text:p>
            <text:p text:style-name="common-al">•	De vlaggenmasten en voeten moeten 50 centimeter van het voetpad of fietspad wordt geplaatst in verband met veiligheids-en schrikzone. </text:p>
            <text:p text:style-name="common-al">•	Verwijder na het einde van de vergunningsperiode alle materialen en objecten. En herstel de openbare ruimte (dit ter beoordeling van de wegbeheerder. Het terrein moet opgeleverd worden aan de wegbeheerder).</text:p>
            <text:p text:style-name="common-al">•	Kabels en leidingen tracés moeten altijd bereikbaar blijven.</text:p>
            <text:p text:style-name="common-al">•	Het is van belang dat alle vlaggenmasten stabiel staan en geen gevaar vormt voor de fietsers en voetgangers bij wind of andere weeromstandigheden. De gemeente kan niet verantwoordelijk worden gesteld voor het hebben van de vlaggenmasten in de openbare ruimte. </text:p>
            <text:p text:style-name="common-al">•	Er moet afstemming plaatsvinden met andere gedurende dezelfde periode op en rond deze locaties plaatsvindende evenementen.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3.	Er vindt een demo plaats op het terrein. Op last van de hulpdiensten moeten de vlaggenmasten direct verwijderd worden.</text:p>
            <text:p text:style-name="common-al">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8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9889</meta:user-defined>
    <meta:user-defined meta:name="DCTERMS.abstract">Vlaggenmast, Het plaatsen van vlaggenmasten (zie bijlage) van 06-08-2026 t/m 30-08-2026, ter hoogte van locatie Lange Voorhout 1</meta:user-defined>
    <dc:language>nl</dc:language>
    <meta:user-defined meta:name="OVERHEIDop.locatietype/OVERHEIDop.gebiedsmarkering">Punt</meta:user-defined>
    <meta:user-defined meta:name="DC.title">APV Vergunning - Besluiten, Lange Voorhout 1, 2514 EA 's-Gravenhage</meta:user-defined>
    <meta:user-defined meta:name="OVERHEIDop.datumEindeReactietermijn">2026-10-02</meta:user-defined>
    <meta:user-defined meta:name="OVERHEIDop.terinzageleggingBG">https://www.digitale-inzage.nl/Den%20Haag/dossier/wVp1EA7unEyUsr8REEQYig</meta:user-defined>
    <meta:user-defined meta:name="DCTERMS.W3CDTF/DCTERMS.available">2026-08-25</meta:user-defined>
    <meta:user-defined meta:name="DCTERMS.W3CDTF/OVERHEIDop.jaargang">2026</meta:user-defined>
    <meta:user-defined meta:name="OVERHEIDop.publicationIssue">399886</meta:user-defined>
    <meta:user-defined meta:name="OVERHEIDop.GmbID/DC.identifier">gmb-2026-399886</meta:user-defined>
    <meta:user-defined meta:name="OVERHEIDop.versieInformatie"/>
  </office:meta>
</office:document-meta>
</file>