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intern verbouwen en vergroten van de woning en het plaatsen van een bijgebouw aan Lijsterbeslaan 2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Lijsterbeslaan 2: het intern verbouwen en vergroten van de woning en het plaatsen van een bijgebouw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98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intern verbouwen en vergroten van de woning en het plaatsen van een bijgebouw aan Lijsterbeslaan 2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82</meta:user-defined>
    <meta:user-defined meta:name="OVERHEIDop.GmbID/DC.identifier">gmb-2026-399882</meta:user-defined>
    <meta:user-defined meta:name="OVERHEIDop.versieInformatie"/>
  </office:meta>
</office:document-meta>
</file>