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Nieuwe Keizersgracht 55 1018VC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een vlaggenstokhouder aan de voorgevel van het gebouw</text:p>
            <text:p text:style-name="common-al">Zaakadres: Nieuwe Keizersgracht 55 1018VC Amsterdam</text:p>
            <text:p text:style-name="common-al">Datum ontvangst: 09-07-2026</text:p>
            <text:p text:style-name="common-al">Zaaknummer: Z2026-030888</text:p>
            <text:p text:style-name="common-al">DSO-nummer: 2026070901821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879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7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7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0888</meta:user-defined>
    <meta:user-defined meta:name="DCTERMS.abstract">plaatsen van een vlaggenstokhouder aan de voorgevel van het gebouw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Nieuwe Keizersgracht 55 1018VC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879</meta:user-defined>
    <meta:user-defined meta:name="OVERHEIDop.GmbID/DC.identifier">gmb-2026-399879</meta:user-defined>
    <meta:user-defined meta:name="OVERHEIDop.versieInformatie"/>
  </office:meta>
</office:document-meta>
</file>