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9 bomenop recreatiegebied Kievitsveld, kadastraal bekend Gemeente Epe en Oene, sectie M, nummer 4310(143961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aanvraag voor een omgevingsvergunning ontvangen. De vergunning is aangevraagd voor het kappen van 9 bomen op recreatiegebied Kievitsveld, kadastraal bekend Gemeente Epe en Oene, sectie M, nummer 4310.</text:p>
            <text:p text:style-name="common-al">Datum aanvraag: 13-08-2026</text:p>
            <text:p text:style-name="common-al">Zaaknummer: 1439616</text:p>
            <text:p text:style-name="common-al">Informatie en procedure</text:p>
            <text:p text:style-name="common-al">Een omgevingsvergunning wordt aangevraagd om toestemming te krijgen om iets te bouwen, verbouwen, slopen, kappen of aan te leggen. Met dit bericht laat het college u weten dat er misschien iets verandert in uw omgeving.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>Heeft u vragen over de aanvraag van de vergunning?</text:p>
            <text:p text:style-name="last-al">Neemt u dan gerust contact met ons op. U kunt hiervoor bellen naar 14 0578 of mailen naar <text:a xlink:href="mailto:gemeente@epe.nl" xlink:type="simple">gemeente@epe.nl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998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40848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DC.title">Aanvraag omgevingsvergunning voor het kappen van 9 bomenop recreatiegebied Kievitsveld, kadastraal bekend Gemeente Epe en Oene, sectie M, nummer 4310(143961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75</meta:user-defined>
    <meta:user-defined meta:name="OVERHEIDop.GmbID/DC.identifier">gmb-2026-399875</meta:user-defined>
    <meta:user-defined meta:name="OVERHEIDop.versieInformatie"/>
  </office:meta>
</office:document-meta>
</file>