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12 september 2026 op de locatie Wantijpark 1 te Dordrecht zaaknummer 90036949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12 september 2026 op de locatie Wantijpark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986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12 september 2026 op de locatie Wantijpark 1 te Dordrecht zaaknummer 9003694988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64</meta:user-defined>
    <meta:user-defined meta:name="OVERHEIDop.GmbID/DC.identifier">gmb-2026-399864</meta:user-defined>
    <meta:user-defined meta:name="OVERHEIDop.versieInformatie"/>
  </office:meta>
</office:document-meta>
</file>