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n acceptatie melding incidentele festiviteit, 12-dagenregeling, op locatie Rijksweg-Noord 19, 6661KA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heeft de gemeente Overbetuwe in totaal 2 meldingen ontvangen voor onderstaande activiteiten op de locatie Rijksweg Noord 19, 6661KA Elst. De meldingen zijn gedaan voor 12 september 2026 en 26 september 2026, zijn geregistreerd onder zaaknummer Z2026-01690 en zijn geaccepteerd.</text:p>
            <text:list text:style-name="id1-3-2-1-1-2">
              <text:list-item text:style-override="id1-3-2-1-1-2-1">
                <text:number>•</text:number>
                <text:p text:style-name="al">Geluid in horeca, melding incidentele festiviteit, 12-dagenregeling</text:p>
              </text:list-item>
            </text:list>
            <text:p text:style-name="common-al">
            <text:span text:style-name="nadrukvet">Meer informatie</text:span>
          </text:p>
            <text:p text:style-name="last-al">De publicatie van deze melding heeft uitsluitend een informatief karakter, er kunnen geen bezwaren worden ingediend. Voor meer informatie kunt u contact opnemen via omgevingsloket@overbetuwe.nl of telefoonnummer 14 048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98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690</meta:user-defined>
    <meta:user-defined meta:name="DCTERMS.abstract">Betreft: Melding op locatie Rijksweg-Noord 19, 6661KA Elst</meta:user-defined>
    <dc:language>nl</dc:language>
    <meta:user-defined meta:name="OVERHEIDop.locatietype/OVERHEIDop.gebiedsmarkering">Punt</meta:user-defined>
    <meta:user-defined meta:name="DC.title">Kennisgeving ontvangst en acceptatie melding incidentele festiviteit, 12-dagenregeling, op locatie Rijksweg-Noord 19, 6661KA El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62</meta:user-defined>
    <meta:user-defined meta:name="OVERHEIDop.GmbID/DC.identifier">gmb-2026-399862</meta:user-defined>
    <meta:user-defined meta:name="OVERHEIDop.versieInformatie"/>
  </office:meta>
</office:document-meta>
</file>