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Zaagmolenweg (voormalige asfaltcentrale en omgeving)  in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Omgevingsdienst Midden-Holland (ODMH) namens de gemeente Alphen aan den Rijn een melding ontvangen voor de locatie Zaagmolenweg (voormalige asfaltcentrale en omgeving) in Alphen aan den Rijn.</text:p>
            <text:p text:style-name="common-al">Het gaat om de milieubelastende activiteit "graven in bodem met een kwaliteit boven de interventiewaarde bodemkwaliteit" (tijdelijke uitname) ten behoeve van een archeologisch onderzoek.</text:p>
            <text:p text:style-name="common-al">De melding heeft kenmerk 2026-0001955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98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55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Zaagmolenweg (voormalige asfaltcentrale en omgeving)  in Alphen aan den Rij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4</meta:user-defined>
    <meta:user-defined meta:name="OVERHEIDop.GmbID/DC.identifier">gmb-2026-399854</meta:user-defined>
    <meta:user-defined meta:name="OVERHEIDop.versieInformatie"/>
  </office:meta>
</office:document-meta>
</file>