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Laan van SIZO 48, 2181PA Hillegom, het verplaatsen van de buitenunit warmtepomp naar de uitbouw aan de achterzijde . Kenmerk Z2026-0000253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verplaatsen van de buitenunit warmtepomp naar de uitbouw aan de achterzijde .</text:p>
            <text:p text:style-name="common-al">
            <text:span text:style-name="nadrukcur">Datum ontvangst:</text:span>20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985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85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illego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535</meta:user-defined>
    <dc:language>nl</dc:language>
    <meta:user-defined meta:name="OVERHEIDop.locatietype/OVERHEIDop.gebiedsmarkering">Vlak</meta:user-defined>
    <meta:user-defined meta:name="DC.title">Nieuwe aanvraag omgevingsvergunning, Laan van SIZO 48, 2181PA Hillegom, het verplaatsen van de buitenunit warmtepomp naar de uitbouw aan de achterzijde . Kenmerk Z2026-00002535.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852</meta:user-defined>
    <meta:user-defined meta:name="OVERHEIDop.GmbID/DC.identifier">gmb-2026-399852</meta:user-defined>
    <meta:user-defined meta:name="OVERHEIDop.versieInformatie"/>
  </office:meta>
</office:document-meta>
</file>