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Denekamp,  Nordhornsestraat kadastraal bekend sectie N nr. 1568: vellen meerdere bomen</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Nordhornsestraat kadastraal bekend sectie N nr. 1568 in Denekamp</text:p>
            <text:p text:style-name="common-al">
            <text:span text:style-name="nadrukvet">Project:</text:span> het vellen van meerdere bomen</text:p>
            <text:p text:style-name="common-al">
            <text:span text:style-name="nadrukvet">Ingekomen:</text:span> 20-08-2026</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984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D-2026-002107</meta:user-defined>
    <meta:user-defined meta:name="DCTERMS.abstract">het vellen van meerdere bom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Omgevingswet - Denekamp,  Nordhornsestraat kadastraal bekend sectie N nr. 1568: vellen meerdere bomen</meta:user-defined>
    <meta:user-defined meta:name="DCTERMS.W3CDTF/DCTERMS.available">2026-08-27</meta:user-defined>
    <meta:user-defined meta:name="DCTERMS.W3CDTF/OVERHEIDop.jaargang">2026</meta:user-defined>
    <meta:user-defined meta:name="OVERHEIDop.publicationIssue">399845</meta:user-defined>
    <meta:user-defined meta:name="OVERHEIDop.GmbID/DC.identifier">gmb-2026-399845</meta:user-defined>
    <meta:user-defined meta:name="OVERHEIDop.versieInformatie"/>
  </office:meta>
</office:document-meta>
</file>