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Roggekamp 293, 2592 VT 's-Gravenhage, Roggekamp 391, 2592 VW 's-Gravenhage, Roggekamp 329, 2592 VT 's-Gravenhage, Roggekamp 405, 2592 VW 's-Gravenhage, Rogg</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en Roggekamp 245-431 door het vervangen van de hekwerken op de kopgevels (noord- zuidgevel)</text:p>
            <text:p text:style-name="common-al"/>
            <text:p text:style-name="common-al">Ons kenmerk: VTH2026-64725</text:p>
            <text:p text:style-name="common-al">
            
          </text:p>
            <text:p text:style-name="common-al">
            <text:span text:style-name="nadrukvet">
              <text:span text:style-name="nadrukcur">Stadsdeel:</text:span>
            </text:span>
          </text:p>
            <text:p text:style-name="common-al">                                       Haagse Hout                                                                   </text:p>
            <text:p text:style-name="common-al">
            
          </text:p>
            <text:p text:style-name="common-al">
            <text:span text:style-name="nadrukvet">
              <text:span text:style-name="nadrukcur">Locatie(s):</text:span>
            </text:span>
          </text:p>
            <text:p text:style-name="common-al">Roggekamp 293, 2592 VT 's-Gravenhage, Roggekamp 391, 2592 VW 's-Gravenhage, Roggekamp 329, 2592 VT 's-Gravenhage, Roggekamp 405, 2592 VW 's-Gravenhage, Roggekamp 275, 2592 VS 's-Gravenhage, Roggekamp 359, 2592 VV 's-Gravenhage, Roggekamp 369, 2592 VV 's-Gravenhage, Roggekamp 423, 2592 VW 's-Gravenhage, Roggekamp 427, 2592 VW 's-Gravenhage, Roggekamp 291, 2592 VT 's-Gravenhage, Roggekamp 273, 2592 VS 's-Gravenhage, Roggekamp 361, 2592 VV 's-Gravenhage, Roggekamp 419, 2592 VW 's-Gravenhage, Roggekamp 313, 2592 VT 's-Gravenhage, Roggekamp 415, 2592 VW 's-Gravenhage, Roggekamp 351, 2592 VV 's-Gravenhage, Roggekamp 339, 2592 VV 's-Gravenhage, Roggekamp 285, 2592 VS 's-Gravenhage, Roggekamp 263, 's-Gravenhage, Roggekamp 381, 2592 VV 's-Gravenhage, Roggekamp 395, 2592 VW 's-Gravenhage, Roggekamp 367, 2592 VV 's-Gravenhage, Roggekamp 371, 2592 VV 's-Gravenhage, Roggekamp 353, 2592 VV 's-Gravenhage, Roggekamp 431, 2592 VW 's-Gravenhage, Roggekamp 257, 's-Gravenhage, Roggekamp 385, 2592 VW 's-Gravenhage, Roggekamp 297, 2592 VT 's-Gravenhage, Roggekamp 283, 2592 VS 's-Gravenhage, Roggekamp 309, 2592 VT 's-Gravenhage, Roggekamp 409, 2592 VW 's-Gravenhage, Roggekamp 307, 2592 VT 's-Gravenhage, Roggekamp 373, 2592 VV 's-Gravenhage, Roggekamp 417, 2592 VW 's-Gravenhage, Roggekamp 317, 2592 VT 's-Gravenhage, Roggekamp 311, 2592 VT 's-Gravenhage, Roggekamp 335, 2592 VT 's-Gravenhage, Roggekamp 249, 's-Gravenhage, Roggekamp 245, 2592 VS 's-Gravenhage, Roggekamp 399, 2592 VW 's-Gravenhage, Roggekamp 375, 2592 VV 's-Gravenhage, Roggekamp 403, 2592 VW 's-Gravenhage, Roggekamp 327, 2592 VT 's-Gravenhage, Roggekamp 259, 's-Gravenhage, Roggekamp 319, 2592 VT 's-Gravenhage, Roggekamp 303, 2592 VT 's-Gravenhage, Roggekamp 401, 2592 VW 's-Gravenhage, Roggekamp 407, 2592 VW 's-Gravenhage, Roggekamp 429, 2592 VW 's-Gravenhage, Roggekamp 337, 2592 VV 's-Gravenhage, Roggekamp 269, 2592 VS 's-Gravenhage, Roggekamp 397, 2592 VW 's-Gravenhage, Roggekamp 279, 2592 VS 's-Gravenhage, Roggekamp 411, 2592 VW 's-Gravenhage, Roggekamp 325, 2592 VT 's-Gravenhage, Roggekamp 413, 2592 VW 's-Gravenhage, Roggekamp 341, 2592 VV 's-Gravenhage, Roggekamp 379, 2592 VV 's-Gravenhage, Roggekamp 301, 2592 VT 's-Gravenhage, Roggekamp 365, 2592 VV 's-Gravenhage, Roggekamp 251, 's-Gravenhage, Roggekamp 333, 2592 VT 's-Gravenhage, Roggekamp 261, 's-Gravenhage, Roggekamp 393, 2592 VW 's-Gravenhage, Roggekamp 363, 2592 VV 's-Gravenhage, Roggekamp 331, 2592 VT 's-Gravenhage, Roggekamp 387, 2592 VW 's-Gravenhage, Roggekamp 377, 2592 VV 's-Gravenhage, Roggekamp 315, 2592 VT 's-Gravenhage, Roggekamp 267, 2592 VS 's-Gravenhage, Roggekamp 355, 2592 VV 's-Gravenhage, Roggekamp 271, 2592 VS 's-Gravenhage, Roggekamp 389, 2592 VW 's-Gravenhage, Roggekamp 305, 2592 VT 's-Gravenhage, Roggekamp 321, 2592 VT 's-Gravenhage, Roggekamp 357, 2592 VV 's-Gravenhage, Roggekamp 425, 2592 VW 's-Gravenhage, Roggekamp 343, 2592 VV 's-Gravenhage, Roggekamp 347, 2592 VV 's-Gravenhage, Roggekamp 289, 2592 VT 's-Gravenhage, Roggekamp 345, 2592 VV 's-Gravenhage, Roggekamp 299, 2592 VT 's-Gravenhage, Roggekamp 421, 2592 VW 's-Gravenhage, Roggekamp 247, 's-Gravenhage, Roggekamp 287, 2592 VS 's-Gravenhage, Roggekamp 277, 2592 VS 's-Gravenhage, Roggekamp 383, 2592 VV 's-Gravenhage, Roggekamp 349, 2592 VV 's-Gravenhage, Roggekamp 323, 2592 VT 's-Gravenhage, Roggekamp 281, 2592 VS 's-Gravenhage, Roggekamp 295, 2592 VT 's-Gravenhage</text:p>
            <text:p text:style-name="common-al">
            
          </text:p>
            <text:p text:style-name="common-al">
            <text:span text:style-name="nadrukvet">
              <text:span text:style-name="nadrukcur">Datum bekendmaking besluit:</text:span>
            </text:span>
          </text:p>
            <text:p text:style-name="common-al">21-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984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4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4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4725</meta:user-defined>
    <meta:user-defined meta:name="DCTERMS.abstract">het veranderen van de woningen Roggekamp 245-431 door het vervangen van de hekwerken op de kopgevels (noord- zuidgevel)</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Omgevingsvergunning - Beschikking Verleend, Roggekamp 293, 2592 VT 's-Gravenhage, Roggekamp 391, 2592 VW 's-Gravenhage, Roggekamp 329, 2592 VT 's-Gravenhage, Roggekamp 405, 2592 VW 's-Gravenhage, Rogg</meta:user-defined>
    <meta:user-defined meta:name="OVERHEIDop.datumEindeReactietermijn">2026-10-02</meta:user-defined>
    <meta:user-defined meta:name="OVERHEIDop.terinzageleggingBG">https://www.digitale-inzage.nl/Den%20Haag/dossier/6-vRoniEjkqwEIZNU5QeOQ</meta:user-defined>
    <meta:user-defined meta:name="DCTERMS.W3CDTF/DCTERMS.available">2026-08-25</meta:user-defined>
    <meta:user-defined meta:name="DCTERMS.W3CDTF/OVERHEIDop.jaargang">2026</meta:user-defined>
    <meta:user-defined meta:name="OVERHEIDop.publicationIssue">399844</meta:user-defined>
    <meta:user-defined meta:name="OVERHEIDop.GmbID/DC.identifier">gmb-2026-399844</meta:user-defined>
    <meta:user-defined meta:name="OVERHEIDop.versieInformatie"/>
  </office:meta>
</office:document-meta>
</file>