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3 oktober 2026 op de locatie Pijlstoep 33 te Alblasserdam zaaknummer 9003698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blasserdam heeft een melding ontvangen op grond van de APV. De melding is gedaan voor het organiseren van een klein evenement op 3 oktober 2026 op de locatie Pijlstoep 33 te Alblasserdam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lasserdam</text:p>
            </table:table-cell>
            <table:table-cell office:value-type="string" table:style-name="header.C">
              <text:p text:style-name="headerright"><text:span text:style-name="nr">Nr. 3998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blass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blasserdam</meta:user-defined>
    <meta:user-defined meta:name="OVERHEID.Gemeente/OVERHEID.authority">Alblass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3 oktober 2026 op de locatie Pijlstoep 33 te Alblasserdam zaaknummer 9003698599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39</meta:user-defined>
    <meta:user-defined meta:name="OVERHEIDop.GmbID/DC.identifier">gmb-2026-399839</meta:user-defined>
    <meta:user-defined meta:name="OVERHEIDop.versieInformatie"/>
  </office:meta>
</office:document-meta>
</file>