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Waalsdorperweg 365, 2597 H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FB - PD249425, Het uitvoeren van wegwerkzaamheden van 10-09-2026 t/m 10-03-2027, ter hoogte van locatie Waalsdorperweg 365 op de locatie Waalsdorperweg 365, 2597 HZ 's-Gravenhage </text:p>
            <text:p text:style-name="common-al">
            
          </text:p>
            <text:p text:style-name="common-al">Ons kenmerk: VTH2026-63737</text:p>
            <text:p text:style-name="common-al">
            
          </text:p>
            <text:p text:style-name="common-al">Categorie: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text:p>
            <text:p text:style-name="common-al">Waalsdorperweg 365, 2597 HZ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Op 15 juli 2026 hebben wij uw aanvraag met projectnummer FB - PD249425 - Waalsdorperweg 365 ELP ontvangen. U vraagt toestemming voor het aanleggen van een laagspanningskabels, door middel van een persing en open ontgraving, op de locatie Waalsdorperweg ter hoogte van huisnummer 365 in Den Haag. De aanvraag is ingediend voor de periode van 10 september 2026 toe en met 10 maart 2027.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om een laagspanningskabel aan te leggen. En om verkeersmaatregelen te nemen (volgens bijgevoegde tekeningen, in bijlage 3).</text:p>
            <text:p text:style-name="common-al">
            
          </text:p>
            <text:p text:style-name="common-al">•	Werkzaamheden: het aanleggen van een laagspanningskabels, door middel van een persing en open ontgraving </text:p>
            <text:p text:style-name="common-al">•	Locatie: Waalsdorperweg ter hoogte van huisnummer 365 in Den Haag.  </text:p>
            <text:p text:style-name="common-al">•	Geldig van: 10 september 2026 tot en met 10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 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mevrouw Selina Bahadoer op nummer [geanonimiseerd].</text:p>
            <text:p text:style-name="common-al">
            
          </text:p>
            <text:p text:style-name="common-al">Met vriendelijke groet, namens burgemeester en wethouders van Den Haag,</text:p>
            <text:p text:style-name="common-al">
            
          </text:p>
            <text:p text:style-name="common-al">[Geanonimiseerd]</text:p>
            <text:p text:style-name="common-al"/>
            <text:p text:style-name="common-al">
            
          </text:p>
            <text:p text:style-name="common-al">
            
          </text:p>
            <text:p text:style-name="common-al">[Geanonimiseerd]</text:p>
            <text:p text:style-name="common-al">Coördinator vergunningen APV</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5 juli 2026 voor advies voorgelegd aan onderstaande partijen.</text:p>
            <text:p text:style-name="common-al">
            
          </text:p>
            <text:p text:style-name="common-al">Advies wegbeheerder van het stadsdeel Haagse Hout</text:p>
            <text:p text:style-name="common-al">In het advies van 17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De oversteek wordt middels een persing uitgevoerd. Er zal geen asfalt worden geopend. Er wordt tevens ook niet gegraven in de buurt van bomen. </text:p>
            <text:p text:style-name="common-al">•	Meer informatie over - mogelijke - bodemverontreiniging krijgt u van het gemeentelijk Bodem Informatie Punt (BIP): [geanonimiseerd]. </text:p>
            <text:p text:style-name="common-al">•	Zet de weg af conform CROW96B.</text:p>
            <text:p text:style-name="common-al">•	Lever binnen 5 werkdagen na het afronden van de werkzaamheden de elementenverharding op: samen met de beheerder. Contactpersonen voor schouw en oplevering: [geanonimiseerd]. </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83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737</meta:user-defined>
    <meta:user-defined meta:name="DCTERMS.abstract">FB - PD249425, Het uitvoeren van wegwerkzaamheden van 10-09-2026 t/m 10-03-2027, ter hoogte van locatie Waalsdorperweg 365</meta:user-defined>
    <dc:language>nl</dc:language>
    <meta:user-defined meta:name="OVERHEIDop.locatietype/OVERHEIDop.gebiedsmarkering">Punt</meta:user-defined>
    <meta:user-defined meta:name="DC.title">APV Vergunning - Besluiten, Waalsdorperweg 365, 2597 HZ 's-Gravenhage</meta:user-defined>
    <meta:user-defined meta:name="OVERHEIDop.datumEindeReactietermijn">2026-10-02</meta:user-defined>
    <meta:user-defined meta:name="OVERHEIDop.terinzageleggingBG">https://www.digitale-inzage.nl/Den%20Haag/dossier/uqJKck0DdUKGvmFI20haWQ</meta:user-defined>
    <meta:user-defined meta:name="DCTERMS.W3CDTF/DCTERMS.available">2026-08-25</meta:user-defined>
    <meta:user-defined meta:name="DCTERMS.W3CDTF/OVERHEIDop.jaargang">2026</meta:user-defined>
    <meta:user-defined meta:name="OVERHEIDop.publicationIssue">399837</meta:user-defined>
    <meta:user-defined meta:name="OVERHEIDop.GmbID/DC.identifier">gmb-2026-399837</meta:user-defined>
    <meta:user-defined meta:name="OVERHEIDop.versieInformatie"/>
  </office:meta>
</office:document-meta>
</file>