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58494681i22479c6a-e61d-4130-8a7f-dc19454bf10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Amstel 288</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mstel 288 (parkeervaknummer 12196748617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5.47169811320754mm"><draw:image xlink:href="Pictures/Afbeelding758494681i22479c6a-e61d-4130-8a7f-dc19454bf10a.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8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mstel 288 - Amstel 28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mstel 288</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Amstel 288</meta:user-defined>
    <meta:user-defined meta:name="DCTERMS.W3CDTF/DCTERMS.available">2026-08-25</meta:user-defined>
    <meta:user-defined meta:name="DCTERMS.W3CDTF/OVERHEIDop.jaargang">2026</meta:user-defined>
    <meta:user-defined meta:name="OVERHEIDop.publicationIssue">399828</meta:user-defined>
    <meta:user-defined meta:name="OVERHEIDop.GmbID/DC.identifier">gmb-2026-399828</meta:user-defined>
    <meta:user-defined meta:name="OVERHEIDop.versieInformatie"/>
  </office:meta>
</office:document-meta>
</file>