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938263176ib750d32e-c36b-4599-bf3a-b80d6430dd47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Centrum, verkeersbesluit opheffen gehandicaptenparkeerplaats op kenteken, Tuinstraat 95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Tuinstraat 95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Tuinstraat 95 (parkeervaknummer 120639487811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114.31698113207547mm"><draw:image xlink:href="Pictures/Afbeelding938263176ib750d32e-c36b-4599-bf3a-b80d6430dd47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8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Tuinstraat 95 - Tuinstraat 9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Tuinstraat 95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Centrum, verkeersbesluit opheffen gehandicaptenparkeerplaats op kenteken, Tuinstraat 95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24</meta:user-defined>
    <meta:user-defined meta:name="OVERHEIDop.GmbID/DC.identifier">gmb-2026-399824</meta:user-defined>
    <meta:user-defined meta:name="OVERHEIDop.versieInformatie"/>
  </office:meta>
</office:document-meta>
</file>