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97974289id8d1d3e5-1d3d-430d-9866-8145608f0fa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aanleg gehandicaptenparkeerplaats op kenteken, Henri Bergsonstraat 11</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Henri Bergsonstraat 11 (parkeervaknummer 115704487596)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114.79811320754716mm"><draw:image xlink:href="Pictures/Afbeelding1497974289id8d1d3e5-1d3d-430d-9866-8145608f0fa1.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81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1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Henri Bergsonstraat 11 - Henri Bergsonstraat 1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Henri Bergsonstraat 11</meta:user-defined>
    <meta:user-defined meta:name="OVERHEIDop.verkeersbordcode">E6</meta:user-defined>
    <dc:language>nl</dc:language>
    <meta:user-defined meta:name="OVERHEIDop.locatietype/OVERHEIDop.gebiedsmarkering">Adres</meta:user-defined>
    <meta:user-defined meta:name="DC.title">Amsterdam Nieuw-West, verkeersbesluit aanleg gehandicaptenparkeerplaats op kenteken, Henri Bergsonstraat 11</meta:user-defined>
    <meta:user-defined meta:name="DCTERMS.W3CDTF/DCTERMS.available">2026-08-25</meta:user-defined>
    <meta:user-defined meta:name="DCTERMS.W3CDTF/OVERHEIDop.jaargang">2026</meta:user-defined>
    <meta:user-defined meta:name="OVERHEIDop.publicationIssue">399818</meta:user-defined>
    <meta:user-defined meta:name="OVERHEIDop.GmbID/DC.identifier">gmb-2026-399818</meta:user-defined>
    <meta:user-defined meta:name="OVERHEIDop.versieInformatie"/>
  </office:meta>
</office:document-meta>
</file>