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kantoorpand, aan Bedrijfsweg 9, 6541DC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ontving de gemeente een sloopmelding voor het slopen van een kantoorpand aan Bedrijfsweg 9, 6541DC Nijmegen. De melding is geregistreerd onder kenmerk Z2026-00004759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8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759</meta:user-defined>
    <meta:user-defined meta:name="DCTERMS.abstract">Betreft: Melding op locatie Bedrijfsweg 9, 6541DC Nijmegen</meta:user-defined>
    <dc:language>nl</dc:language>
    <meta:user-defined meta:name="OVERHEIDop.locatietype/OVERHEIDop.gebiedsmarkering">Vlak</meta:user-defined>
    <meta:user-defined meta:name="DC.title">Sloopmelding kantoorpand, aan Bedrijfsweg 9, 6541DC Nijme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13</meta:user-defined>
    <meta:user-defined meta:name="OVERHEIDop.GmbID/DC.identifier">gmb-2026-399813</meta:user-defined>
    <meta:user-defined meta:name="OVERHEIDop.versieInformatie"/>
  </office:meta>
</office:document-meta>
</file>