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distributiestation, aanleggen van 2 middenspanningskabels, 18 laagspanningskabels, en 24 mantelbuizen en het verwijderen van 1 middenspanningskabel in de buurt van Tobias Asserlaan 1 te Bergschen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7833 in de buurt van Tobias Asserlaan 1, 2662 SB Bergschenhoek. </text:p>
            <text:p text:style-name="common-al">Het plaatsen van een distributiestation, aanleggen van 2 middenspanningskabels, 18 laagspanningskabels, en 24 mantelbuizen en het verwijderen van 1 middenspanningskabel (verleend en verzonden 19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9981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7833 </meta:user-defined>
    <dc:language>nl</dc:language>
    <meta:user-defined meta:name="OVERHEIDop.locatietype/OVERHEIDop.gebiedsmarkering">Adres</meta:user-defined>
    <meta:user-defined meta:name="DC.title">Toestemming voor het plaatsen van een distributiestation, aanleggen van 2 middenspanningskabels, 18 laagspanningskabels, en 24 mantelbuizen en het verwijderen van 1 middenspanningskabel in de buurt van Tobias Asserlaan 1 te Bergschenhoek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812</meta:user-defined>
    <meta:user-defined meta:name="OVERHEIDop.GmbID/DC.identifier">gmb-2026-399812</meta:user-defined>
    <meta:user-defined meta:name="OVERHEIDop.versieInformatie"/>
  </office:meta>
</office:document-meta>
</file>