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proefsleuven in de buurt van Oosteindseweg 52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7569 in de buurt van Oosteindseweg 52, 2661 EE Bergschenhoek. </text:p>
            <text:p text:style-name="common-al">Het maken van proefsleuven (verleend en verzonden 19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569 </meta:user-defined>
    <dc:language>nl</dc:language>
    <meta:user-defined meta:name="OVERHEIDop.locatietype/OVERHEIDop.gebiedsmarkering">Adres</meta:user-defined>
    <meta:user-defined meta:name="DC.title">Toestemming voor het maken van proefsleuven in de buurt van Oosteindseweg 52 te Bergschenh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09</meta:user-defined>
    <meta:user-defined meta:name="OVERHEIDop.GmbID/DC.identifier">gmb-2026-399809</meta:user-defined>
    <meta:user-defined meta:name="OVERHEIDop.versieInformatie"/>
  </office:meta>
</office:document-meta>
</file>