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970546982i99794dc1-2469-41a0-b73d-0f892454c5a8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ieuw-West, verkeersbesluit opheffen gehandicaptenparkeerplaats op kenteken, Ookmeerweg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Ookmeerweg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Ookmeerweg (parkeervaknummer 114589486398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114.12452830188678mm"><draw:image xlink:href="Pictures/Afbeelding970546982i99794dc1-2469-41a0-b73d-0f892454c5a8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80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Ookmeerweg - Ookmeerweg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Ookmeerweg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Amsterdam Nieuw-West, verkeersbesluit opheffen gehandicaptenparkeerplaats op kenteken, Ookmeerwe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05</meta:user-defined>
    <meta:user-defined meta:name="OVERHEIDop.GmbID/DC.identifier">gmb-2026-399805</meta:user-defined>
    <meta:user-defined meta:name="OVERHEIDop.versieInformatie"/>
  </office:meta>
</office:document-meta>
</file>