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laagspanningskabel in de buurt van Noordeindseweg 59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7072 in de buurt van Noordeindseweg 59, 2651 LE, Berkel en Rodenrijs. </text:p>
            <text:p text:style-name="common-al">Het vervangen van een laagspanningskabel (verleend en verzonden 18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072 </meta:user-defined>
    <dc:language>nl</dc:language>
    <meta:user-defined meta:name="OVERHEIDop.locatietype/OVERHEIDop.gebiedsmarkering">Adres</meta:user-defined>
    <meta:user-defined meta:name="DC.title">Toestemming voor het vervangen van een laagspanningskabel in de buurt van Noordeindseweg 59 te Berkel en Rodenrij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01</meta:user-defined>
    <meta:user-defined meta:name="OVERHEIDop.GmbID/DC.identifier">gmb-2026-399801</meta:user-defined>
    <meta:user-defined meta:name="OVERHEIDop.versieInformatie"/>
  </office:meta>
</office:document-meta>
</file>