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918096097i9bef7eff-33f6-435f-a125-e476c34c0305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Centrum, verkeersbesluit opheffen gehandicaptenparkeerplaats op kenteken, Marnixstraat 260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Marnixstraat 260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Marnixstraat 260 (parkeervaknummer 120334486837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117.29999999999998mm"><draw:image xlink:href="Pictures/Afbeelding1918096097i9bef7eff-33f6-435f-a125-e476c34c0305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7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Marnixstraat 260 - Marnixstraat 260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Marnixstraat 260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Centrum, verkeersbesluit opheffen gehandicaptenparkeerplaats op kenteken, Marnixstraat 260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98</meta:user-defined>
    <meta:user-defined meta:name="OVERHEIDop.GmbID/DC.identifier">gmb-2026-399798</meta:user-defined>
    <meta:user-defined meta:name="OVERHEIDop.versieInformatie"/>
  </office:meta>
</office:document-meta>
</file>