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de vogel tentoonstelling op de locatie Dijklaan 57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8-2026 heeft de gemeente een aanvraag ontvangen voor een evenementen vergunning voor de vogel tentoonstelling op de locatie Dijklaan 57 Bergambacht. De aanvraag is geregistreerd onder zaaknummer 19311975249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97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75249</meta:user-defined>
    <dc:language>nl</dc:language>
    <meta:user-defined meta:name="OVERHEIDop.locatietype/OVERHEIDop.gebiedsmarkering">Vlak</meta:user-defined>
    <meta:user-defined meta:name="DC.title">Kennisgeving ontvangst aanvraag voor een evenementen vergunning voor de vogel tentoonstelling op de locatie Dijklaan 57 Bergambach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87</meta:user-defined>
    <meta:user-defined meta:name="OVERHEIDop.GmbID/DC.identifier">gmb-2026-399787</meta:user-defined>
    <meta:user-defined meta:name="OVERHEIDop.versieInformatie"/>
  </office:meta>
</office:document-meta>
</file>