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het plaatsen van een dakkapel - Gerben van Manenstraat 108, 9204LP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Gerben van Manenstraat 108, 9204LP Drachten, het plaatsen van een dakkapel, ontvangen: 20 augustus 2026. De aanvraag is geregistreerd onder zaaknummer Z2026-00002568.</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978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8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8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568</meta:user-defined>
    <meta:user-defined meta:name="DCTERMS.abstract">Aanvraag omgevingsvergunning: Gerben van Manenstraat 108, 9204LP Drachten, het plaatsen van een dakkapel, ontvangen: 20 augustus 2026, zaaknummer: Z2026-00002568</meta:user-defined>
    <dc:language>nl</dc:language>
    <meta:user-defined meta:name="OVERHEIDop.locatietype/OVERHEIDop.gebiedsmarkering">Vlak</meta:user-defined>
    <meta:user-defined meta:name="DC.title">Gemeente Smallingerland - aanvraag omgevingsvergunning - het plaatsen van een dakkapel - Gerben van Manenstraat 108, 9204LP Drachten</meta:user-defined>
    <meta:user-defined meta:name="DCTERMS.W3CDTF/DCTERMS.available">2026-08-25</meta:user-defined>
    <meta:user-defined meta:name="DCTERMS.W3CDTF/OVERHEIDop.jaargang">2026</meta:user-defined>
    <meta:user-defined meta:name="OVERHEIDop.publicationIssue">399786</meta:user-defined>
    <meta:user-defined meta:name="OVERHEIDop.GmbID/DC.identifier">gmb-2026-399786</meta:user-defined>
    <meta:user-defined meta:name="OVERHEIDop.versieInformatie"/>
  </office:meta>
</office:document-meta>
</file>