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Johan van Oldenbarneveltstraat 16, 1462JK Midden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augustus 2026 besloten de aanvraag beschikking behandelen Omgevingswet voor Johan van Oldenbarneveltstraat 16, 1462JK Middenbeemster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roject het realiseren van een veranda aan de linkerzijde van de woning en het plaatsen van een dakraam</text:p>
              </text:list-item>
            </text:list>
            <text:p text:style-name="common-al">de verzenddatum van het besluit is 21 augustus 2026.</text:p>
            <text:p text:style-name="common-al">Zaaknummer: Z2026-00002957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978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8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8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957</meta:user-defined>
    <meta:user-defined meta:name="DCTERMS.abstract">Betreft:  besluit op locatie Johan van Oldenbarneveltstraat 16, 1462JK Middenbeemster</meta:user-defined>
    <dc:language>nl</dc:language>
    <meta:user-defined meta:name="DC.title">Toestemming voor het project verbouw woning, Johan van Oldenbarneveltstraat 16, 1462JK Middenbeemster</meta:user-defined>
    <meta:user-defined meta:name="OVERHEIDop.datumEindeReactietermijn">2026-10-02</meta:user-defined>
    <meta:user-defined meta:name="OVERHEIDop.terinzageleggingBG">https://jeleefomgeving.nl/inzien/001801582/9ffa5018-b51e-4e2a-aa3c-7abd04bdf575</meta:user-defined>
    <meta:user-defined meta:name="OVERHEIDop.locatietype/OVERHEIDop.gebiedsmarkering">GeometrieRef</meta:user-defined>
    <meta:user-defined meta:name="DCTERMS.W3CDTF/DCTERMS.available">2026-08-25</meta:user-defined>
    <meta:user-defined meta:name="DCTERMS.W3CDTF/OVERHEIDop.jaargang">2026</meta:user-defined>
    <meta:user-defined meta:name="OVERHEIDop.externeBijlage">Afwijkvergunning|exb-2026-29932</meta:user-defined>
    <meta:user-defined meta:name="OVERHEIDop.publicationIssue">399781</meta:user-defined>
    <meta:user-defined meta:name="OVERHEIDop.GmbID/DC.identifier">gmb-2026-399781</meta:user-defined>
    <meta:user-defined meta:name="OVERHEIDop.versieInformatie"/>
  </office:meta>
</office:document-meta>
</file>