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verbouwen van de bestaande stenen berging aan de voorzijde van de woning tot een hondentrimsalon, Schubertrode 4, 2717 HJ te Zoetermeer op 19-08-2026</text:p>
      <text:section text:name="zakelijke-mededeling_id1-3-2" text:style-name="zakelijke-mededeling">
        <text:section text:name="zakelijke-mededeling-tekst_id1-3-2-1" text:style-name="zakelijke-mededeling-tekst">
          <text:section text:name="tekst_id1-3-2-1-1" text:style-name="tekst">
            <text:p text:style-name="common-al">Op 19-08-2026 is een aanvraag omgevingsvergunning ontvangen voor het verbouwen van de bestaande stenen berging aan de voorzijde van de woning tot een hondentrimsalon op locatie Schubertrode 4, 2717 HJ te Zoetermeer. De aanvraag is geregistreerd onder zaaknummer 2026-117964.</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9976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17964</meta:user-defined>
    <meta:user-defined meta:name="DCTERMS.abstract">het verbouwen van de bestaande stenen berging aan de voorzijde van de woning tot een hondentrimsalo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verbouwen van de bestaande stenen berging aan de voorzijde van de woning tot een hondentrimsalon, Schubertrode 4, 2717 HJ te Zoetermeer op 19-08-2026</meta:user-defined>
    <meta:user-defined meta:name="DCTERMS.W3CDTF/DCTERMS.available">2026-08-25</meta:user-defined>
    <meta:user-defined meta:name="DCTERMS.W3CDTF/OVERHEIDop.jaargang">2026</meta:user-defined>
    <meta:user-defined meta:name="OVERHEIDop.publicationIssue">399768</meta:user-defined>
    <meta:user-defined meta:name="OVERHEIDop.GmbID/DC.identifier">gmb-2026-399768</meta:user-defined>
    <meta:user-defined meta:name="OVERHEIDop.versieInformatie"/>
  </office:meta>
</office:document-meta>
</file>