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Iordensstraat 4 2012HC Haarlem, 0392-2026-0139609, het isoleren van het dak van een woning, vervangen van de ramen en het plaatsen van een nieuw dakraam, ontvangen op 20-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976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6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6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9609</meta:user-defined>
    <meta:user-defined meta:name="DCTERMS.abstract">het isoleren van het dak van een woning, vervangen van de ramen en het plaatsen van een nieuw dakraam</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Iordensstraat 4 2012HC Haarlem, 0392-2026-0139609, het isoleren van het dak van een woning, vervangen van de ramen en het plaatsen van een nieuw dakraam, ontvangen op 20-08-2026</meta:user-defined>
    <meta:user-defined meta:name="DCTERMS.W3CDTF/DCTERMS.available">2026-08-25</meta:user-defined>
    <meta:user-defined meta:name="DCTERMS.W3CDTF/OVERHEIDop.jaargang">2026</meta:user-defined>
    <meta:user-defined meta:name="OVERHEIDop.publicationIssue">399765</meta:user-defined>
    <meta:user-defined meta:name="OVERHEIDop.GmbID/DC.identifier">gmb-2026-399765</meta:user-defined>
    <meta:user-defined meta:name="OVERHEIDop.versieInformatie"/>
  </office:meta>
</office:document-meta>
</file>