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KAPPEN – BOSLAAN 49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Boslaan 49 Vught, kappen van 10 bomen tbv herinrichting voorterrein IJzeren Man met herplantplicht van 2 bomen, verleend boom V en boom Z, Z26 – 304078</text:p>
            <text:p text:style-name="common-al"/>
            <text:p text:style-name="common-al">De vergunning is verzonden op 20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97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VUGHT - VERLEENDE OMGEVINGSVERGUNNING KAPPEN – BOSLAAN 49 VUGHT</meta:user-defined>
    <meta:user-defined meta:name="DCTERMS.W3CDTF/DCTERMS.available">2026-08-26</meta:user-defined>
    <meta:user-defined meta:name="DCTERMS.W3CDTF/OVERHEIDop.jaargang">2026</meta:user-defined>
    <meta:user-defined meta:name="OVERHEIDop.externeBijlage">Overzicht locatie bomen|exb-2026-29925</meta:user-defined>
    <meta:user-defined meta:name="OVERHEIDop.publicationIssue">399762</meta:user-defined>
    <meta:user-defined meta:name="OVERHEIDop.GmbID/DC.identifier">gmb-2026-399762</meta:user-defined>
    <meta:user-defined meta:name="OVERHEIDop.versieInformatie"/>
  </office:meta>
</office:document-meta>
</file>