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breden van de uitrit aan Lumeyweg 41 te Briel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breden van de uitrit aan Lumeyweg 41, 3231 CD Brielle, Verzoeklocatie 2026011201586</text:span> </text:p>
            <text:p text:style-name="common-al">De gemeente Voorne aan Zee maakt bekend dat op 20 augustus 2026 een nieuw besluit is genomen met betrekking tot de aanvraag omgevingsvergunning voor het verbreden van de uitrit.</text:p>
            <text:p text:style-name="common-al">Eerder is op 5 maart 2026 een besluit genomen waarbij de gevraagde omgevingsvergunning is geweigerd. Dit besluit wordt hierbij vervangen door het besluit van 20 augustus 2026, waarin de gevraagde omgevingsvergunning voor het verbreden van de uitrit alsnog is verleend. </text:p>
            <text:p text:style-name="common-al">Het nieuwe besluit treedt in de plaats van het eerdere besluit. </text:p>
            <text:p text:style-name="common-al">
            <text:span text:style-name="nadrukvet">Waarom publiceert de gemeente dit bericht? </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997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6011201586 </meta:user-defined>
    <dc:language>nl</dc:language>
    <meta:user-defined meta:name="OVERHEIDop.locatietype/OVERHEIDop.gebiedsmarkering">Adres</meta:user-defined>
    <meta:user-defined meta:name="DC.title">Toestemming voor het verbreden van de uitrit aan Lumeyweg 41 te Brielle</meta:user-defined>
    <meta:user-defined meta:name="DCTERMS.W3CDTF/DCTERMS.available">2026-08-26</meta:user-defined>
    <meta:user-defined meta:name="DCTERMS.W3CDTF/OVERHEIDop.jaargang">2026</meta:user-defined>
    <meta:user-defined meta:name="OVERHEIDop.publicationIssue">399758</meta:user-defined>
    <meta:user-defined meta:name="OVERHEIDop.GmbID/DC.identifier">gmb-2026-399758</meta:user-defined>
    <meta:user-defined meta:name="OVERHEIDop.versieInformatie"/>
  </office:meta>
</office:document-meta>
</file>