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Van Rensselaerstraat 4-H 1058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ebruik naar wonen</text:p>
            <text:p text:style-name="common-al">Besluit: geweigerd</text:p>
            <text:p text:style-name="common-al">Besluit verzonden op: 20-08-2026</text:p>
            <text:p text:style-name="common-al">Zaakadres: Van Rensselaerstraat 4-H 1058XS Amsterdam</text:p>
            <text:p text:style-name="common-al">Zaaknummer: Z2026-027545</text:p>
            <text:p text:style-name="common-al">DSO-nummer: 20260623010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754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7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45</meta:user-defined>
    <meta:user-defined meta:name="DCTERMS.abstract">wijzigen van het gebruik naar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Van Rensselaerstraat 4-H 1058XS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54</meta:user-defined>
    <meta:user-defined meta:name="OVERHEIDop.GmbID/DC.identifier">gmb-2026-399754</meta:user-defined>
    <meta:user-defined meta:name="OVERHEIDop.versieInformatie"/>
  </office:meta>
</office:document-meta>
</file>