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raadvergunning woonruimte Doormanstraat 12, 2811XT Reeuwijk</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9 augustus 2026 een aanvraag om een voorraadvergunning woonuimte ontvangen. Het gaat over het gebruiken van een woning voor kamerverhuur op de locatie Doormanstraat 12, 2811XT Reeuwijk. De aanvraag is geregistreerd onder kenmerk 2026-00020483.</text:p>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het team Vergunningen BWT van de ODMH via <text:a xlink:href="mailto:bwt@odmh.nl" xlink:type="simple">bwt@odmh.nl</text:a> of telefoonnummer 088 - 54 50 00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9975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5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5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odegraven-Reeuwijk</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20483</meta:user-defined>
    <meta:user-defined meta:name="DCTERMS.abstract">Aanvraag voorraadvergunning woonruimte</meta:user-defined>
    <dc:language>nl</dc:language>
    <meta:user-defined meta:name="OVERHEIDop.locatietype/OVERHEIDop.gebiedsmarkering">Punt</meta:user-defined>
    <meta:user-defined meta:name="DC.title">Aanvraag voorraadvergunning woonruimte Doormanstraat 12, 2811XT Reeuwijk</meta:user-defined>
    <meta:user-defined meta:name="DCTERMS.W3CDTF/DCTERMS.available">2026-08-25</meta:user-defined>
    <meta:user-defined meta:name="DCTERMS.W3CDTF/OVERHEIDop.jaargang">2026</meta:user-defined>
    <meta:user-defined meta:name="OVERHEIDop.publicationIssue">399753</meta:user-defined>
    <meta:user-defined meta:name="OVERHEIDop.GmbID/DC.identifier">gmb-2026-399753</meta:user-defined>
    <meta:user-defined meta:name="OVERHEIDop.versieInformatie"/>
  </office:meta>
</office:document-meta>
</file>