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verlenging van verleende vergunning (bekend onder het zaaknummer EHV-ZP2026-007860) inzake het plaatsen van een open container, Fazantlaan 25 5613CB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8042 </text:p>
            <text:p text:style-name="common-al"> Omschrijving: verlenging van verleende vergunning (bekend onder het zaaknummer EHV-ZP2026-007860) inzake het plaatsen van een open contain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Fazantlaan 25 5613CB Eindhoven</text:p>
              </text:list-item>
            </text:list>
            <text:p text:style-name="common-al"> Soort aanvraag: Gebruik openbare ruimte,  </text:p>
            <text:p text:style-name="common-al"> Besluit: Verleend </text:p>
            <text:p text:style-name="common-al"> Datum verzending: 21-08-2026 </text:p>
            <text:p text:style-name="common-al"> Heeft u direct belang bij deze beslissing? Dan kunt u binnen zes weken, na 21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974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4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4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8042</meta:user-defined>
    <meta:user-defined meta:name="DCTERMS.abstract">verlenging van verleende vergunning (bekend onder het zaaknummer EHV-ZP2026-007860) inzake het plaatsen van een open container</meta:user-defined>
    <dc:language>nl</dc:language>
    <meta:user-defined meta:name="OVERHEIDop.locatietype/OVERHEIDop.gebiedsmarkering">Punt</meta:user-defined>
    <meta:user-defined meta:name="DC.title">Besluit op aanvraag: verlenging van verleende vergunning (bekend onder het zaaknummer EHV-ZP2026-007860) inzake het plaatsen van een open container, Fazantlaan 25 5613CB Eindhov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742</meta:user-defined>
    <meta:user-defined meta:name="OVERHEIDop.GmbID/DC.identifier">gmb-2026-399742</meta:user-defined>
    <meta:user-defined meta:name="OVERHEIDop.versieInformatie"/>
  </office:meta>
</office:document-meta>
</file>