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de Nacht van de Pauw op 18 september 2026 aan Pauwenplein en Raadhuisplein te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18 augustus 2026 Pauwenplein en Raadhuisplein: Nacht van de Pauw op 18 september van 18:00 - 22:00 uur 3851 NT 30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997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Toestemming voor de Nacht van de Pauw op 18 september 2026 aan Pauwenplein en Raadhuisplein te Ermelo</meta:user-defined>
    <meta:user-defined meta:name="DCTERMS.W3CDTF/DCTERMS.available">2026-08-26</meta:user-defined>
    <meta:user-defined meta:name="DCTERMS.W3CDTF/OVERHEIDop.jaargang">2026</meta:user-defined>
    <meta:user-defined meta:name="OVERHEIDop.publicationIssue">399741</meta:user-defined>
    <meta:user-defined meta:name="OVERHEIDop.GmbID/DC.identifier">gmb-2026-399741</meta:user-defined>
    <meta:user-defined meta:name="OVERHEIDop.versieInformatie"/>
  </office:meta>
</office:document-meta>
</file>