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Theaterwandeling “Dossier Houtdorp" (TWDH) op 23/24 en 30/31 oktober 2026 aan Herderlaan 51 te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Aanvraag evenementenvergunning</text:p>
            <text:p text:style-name="last-al">
            <text:span text:style-name="nadrukvet">Omschrijving </text:span>
          </text:p>
            <text:list text:style-name="id1-3-2-1-1-3">
              <text:list-item text:style-override="id1-3-2-1-1-3-1">
                <text:number>•</text:number>
                <text:p text:style-name="al">Herderlaan 51: Theaterwandeling “Dossier Houtdorp" (TWDH) van 23/24 en 30/31 oktober 2026 gebouw en parkeerterrein Calluna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997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rmelo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de Theaterwandeling “Dossier Houtdorp" (TWDH) op 23/24 en 30/31 oktober 2026 aan Herderlaan 51 te Erme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737</meta:user-defined>
    <meta:user-defined meta:name="OVERHEIDop.GmbID/DC.identifier">gmb-2026-399737</meta:user-defined>
    <meta:user-defined meta:name="OVERHEIDop.versieInformatie"/>
  </office:meta>
</office:document-meta>
</file>