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bouwen van een berging met wasruimte en meterkast, naast Castiliëlaan 129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050 </text:p>
            <text:p text:style-name="common-al"> Omschrijving: bouwen van een berging met wasruimte en meterkas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naast Castiliëlaan 129  </text:p>
              </text:list-item>
            </text:list>
            <text:p text:style-name="common-al"> Datum ontvangst: 20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972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2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2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8050</meta:user-defined>
    <meta:user-defined meta:name="DCTERMS.abstract">bouwen van een berging met wasruimte en meterkast</meta:user-defined>
    <dc:language>nl</dc:language>
    <meta:user-defined meta:name="OVERHEIDop.locatietype/OVERHEIDop.gebiedsmarkering">Vlak</meta:user-defined>
    <meta:user-defined meta:name="DC.title">Ingediende aanvraag omgevingsvergunning: bouwen van een berging met wasruimte en meterkast, naast Castiliëlaan 129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28</meta:user-defined>
    <meta:user-defined meta:name="OVERHEIDop.GmbID/DC.identifier">gmb-2026-399728</meta:user-defined>
    <meta:user-defined meta:name="OVERHEIDop.versieInformatie"/>
  </office:meta>
</office:document-meta>
</file>