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Leyweg 924, 2545 GV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veranderen van het pand Leyweg 924 (gebouwdelen B, C en D) tot zorginnovatiehub </text:p>
            <text:p text:style-name="common-al"/>
            <text:p text:style-name="common-al">Ons kenmerk: VTH2026-67401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Escamp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Leyweg 924, 2545 GV 's-Gravenhage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21-08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99721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721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721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VTH2026-67401</meta:user-defined>
    <meta:user-defined meta:name="DCTERMS.abstract">het veranderen van het pand Leyweg 924 (gebouwdelen B, C en D) tot zorginnovatiehub</meta:user-defined>
    <dc:language>nl</dc:language>
    <meta:user-defined meta:name="OVERHEIDop.locatietype/OVERHEIDop.gebiedsmarkering">Punt</meta:user-defined>
    <meta:user-defined meta:name="DC.title">Omgevingsvergunning - Aangevraagd, Leyweg 924, 2545 GV 's-Gravenhage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721</meta:user-defined>
    <meta:user-defined meta:name="OVERHEIDop.GmbID/DC.identifier">gmb-2026-399721</meta:user-defined>
    <meta:user-defined meta:name="OVERHEIDop.versieInformatie"/>
  </office:meta>
</office:document-meta>
</file>