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Dorpstraat 107, 6931BG Wes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een besluit genomen op de aanvraag voor een omgevingsvergunning voor plaatsen van neonverlichting op de gevel met zaaknummer Z2026-00001522 op locatie Dorpstraat 107, 6931BG Westervoort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westervoort.nl/bezwaar-en-beroep" xlink:type="simple">bezwaar schriftelijk</text:a> richten aan omgevingszaken Westervoort, postbus 40, 6930 AA te Westervoort. De termijn voor het indienen van een bezwaar bedraagt 6 weken en eindigt op 2 okto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39971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v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522</meta:user-defined>
    <meta:user-defined meta:name="DCTERMS.abstract">Betreft: besluit op locatie Dorpstraat 107, 6931BG Westervoort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besluit op de aanvraag omgevingsvergunning, Dorpstraat 107, 6931BG Westervoor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14</meta:user-defined>
    <meta:user-defined meta:name="OVERHEIDop.GmbID/DC.identifier">gmb-2026-399714</meta:user-defined>
    <meta:user-defined meta:name="OVERHEIDop.versieInformatie"/>
  </office:meta>
</office:document-meta>
</file>