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uiten behandeling laten aanvraag Dorpsstraat 620, 1723 HK Noord-Schar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m de aanvraag omgevingsvergunning voor het vervangen van een dakkapel met zaaknummer 1262470 op de locatie Dorpsstraat 620, 1723 HK Noord-Scharwoude niet verder te behandelen.</text:p>
            <text:p text:style-name="common-al">
            
          </text:p>
            <text:p text:style-name="common-al">
            <text:span text:style-name="nadrukvet">Het besluit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9970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62470</meta:user-defined>
    <dc:language>nl</dc:language>
    <meta:user-defined meta:name="OVERHEIDop.locatietype/OVERHEIDop.gebiedsmarkering">Punt</meta:user-defined>
    <meta:user-defined meta:name="DC.title">Besluit buiten behandeling laten aanvraag Dorpsstraat 620, 1723 HK Noord-Scharwou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07</meta:user-defined>
    <meta:user-defined meta:name="OVERHEIDop.GmbID/DC.identifier">gmb-2026-399707</meta:user-defined>
    <meta:user-defined meta:name="OVERHEIDop.versieInformatie"/>
  </office:meta>
</office:document-meta>
</file>