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traat BBQ - Dreef op 28 augustus 2026, parkeerplaatsen Dreef voor de huisnummers 20 tot ca. 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is een melding evenement ontvangen voor de locatie parkeerplaatsen Dreef voor de huisnummers 20 tot ca. 26. De melding is geregistreerd onder zaaknummer Z2026-00007801. De melding betreft Straat BBQ - Dreef op 28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80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97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7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801</meta:user-defined>
    <meta:user-defined meta:name="DCTERMS.abstract">Betreft: melding op locatie parkeerplaatsen Dreef voor de huisnummers 20 tot ca. 26</meta:user-defined>
    <dc:language>nl</dc:language>
    <meta:user-defined meta:name="OVERHEIDop.locatietype/OVERHEIDop.gebiedsmarkering">Punt</meta:user-defined>
    <meta:user-defined meta:name="DC.title">Melding Straat BBQ - Dreef op 28 augustus 2026, parkeerplaatsen Dreef voor de huisnummers 20 tot ca. 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706</meta:user-defined>
    <meta:user-defined meta:name="OVERHEIDop.GmbID/DC.identifier">gmb-2026-399706</meta:user-defined>
    <meta:user-defined meta:name="OVERHEIDop.versieInformatie"/>
  </office:meta>
</office:document-meta>
</file>