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Kerkstraat 6-2 1018E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enkel glas door HR++ isolatieglas in de bewegende delen van de voorgevel van de bovenwoning op de 2e en 3e verdieping</text:p>
            <text:p text:style-name="common-al">Zaakadres: Nieuwe Kerkstraat 6-2 1018EA Amsterdam</text:p>
            <text:p text:style-name="common-al">Datum ontvangst: 09-07-2026</text:p>
            <text:p text:style-name="common-al">Zaaknummer: Z2026-030885</text:p>
            <text:p text:style-name="common-al">DSO-nummer: 202607090179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70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85</meta:user-defined>
    <meta:user-defined meta:name="DCTERMS.abstract">het vervangen van enkel glas door HR++ isolatieglas in de bewegende delen van de voorgevel van de bovenwoning op de 2e en 3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 Kerkstraat 6-2 1018EA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03</meta:user-defined>
    <meta:user-defined meta:name="OVERHEIDop.GmbID/DC.identifier">gmb-2026-399703</meta:user-defined>
    <meta:user-defined meta:name="OVERHEIDop.versieInformatie"/>
  </office:meta>
</office:document-meta>
</file>