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maken van een constructieve doorbraak tpv 1e verdieping, Lauwerecht 40-BS, 3515GS Utrecht, GU-Z2026-00608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uwerecht 40-BS, 3515GS Utrecht</text:p>
            <text:p text:style-name="common-al">GU-Z2026-0060853</text:p>
            <text:p text:style-name="common-al">Toelichting: het maken van een constructieve doorbraak tpv 1e verdiep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970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0853</meta:user-defined>
    <meta:user-defined meta:name="DCTERMS.abstract">Toelichting: het maken van een constructieve doorbraak tpv 1e verdieping</meta:user-defined>
    <dc:language>nl</dc:language>
    <meta:user-defined meta:name="OVERHEIDop.locatietype/OVERHEIDop.gebiedsmarkering">Vlak</meta:user-defined>
    <meta:user-defined meta:name="DC.title">Verleende Omgevingsvergunning, het maken van een constructieve doorbraak tpv 1e verdieping, Lauwerecht 40-BS, 3515GS Utrecht, GU-Z2026-0060853</meta:user-defined>
    <meta:user-defined meta:name="OVERHEIDop.datumEindeReactietermijn">2026-10-02</meta:user-defined>
    <meta:user-defined meta:name="OVERHEIDop.terinzageleggingBG">https://jeleefomgeving.nl/inzien/002220647/d5d1ca7e-6521-4b9d-b364-b527ff41ba60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02</meta:user-defined>
    <meta:user-defined meta:name="OVERHEIDop.GmbID/DC.identifier">gmb-2026-399702</meta:user-defined>
    <meta:user-defined meta:name="OVERHEIDop.versieInformatie"/>
  </office:meta>
</office:document-meta>
</file>