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uitbreiden bedrijfspand met monstername en monsteropslag  - Pater van den Elsenlaan 70, 5462GG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24 december 2025 ingediende aanvraag om een omgevingsvergunning (met kenmerk OW-2025-5294) voor het uitbreiden bedrijfspand met monstername en monsteropslag 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969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9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5-5294</meta:user-defined>
    <meta:user-defined meta:name="DCTERMS.abstract">Gemeente Meierijstad – Ingetrokken aanvraag - omgevingsvergunning - uitbreiden bedrijfspand met monstername en monsteropslag  - Pater van den Elsenlaan 70, 5462GG Veghel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uitbreiden bedrijfspand met monstername en monsteropslag  - Pater van den Elsenlaan 70, 5462GG Vegh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96</meta:user-defined>
    <meta:user-defined meta:name="OVERHEIDop.GmbID/DC.identifier">gmb-2026-399696</meta:user-defined>
    <meta:user-defined meta:name="OVERHEIDop.versieInformatie"/>
  </office:meta>
</office:document-meta>
</file>