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IJsclubweg 44, 2593 HJ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92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IJsclubweg 44, 2593 HJ 's-Gravenhage</text:p>
            <text:p text:style-name="common-al">
            
          </text:p>
            <text:p text:style-name="common-al">
            <text:span text:style-name="nadrukvet">
              <text:span text:style-name="nadrukcur">Datum bekendmaking besluit:</text:span>
            </text:span> 25-08-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uw werkzaamheden en om verkeersmaatregelen te nemen volgens de aangeleverde tekeningen.</text:p>
            <text:p text:style-name="common-al">
            
          </text:p>
            <text:p text:style-name="common-al">•	Werkzaamheden: het uitvoeren van een gassaneringsproject.</text:p>
            <text:p text:style-name="common-al">•	Locatie: IJsclubweg 44.  </text:p>
            <text:p text:style-name="common-al">•	Geldig van 31 augustus tot en met 30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apv-vergunningen@denhaag.nl.</text:p>
            <text:p text:style-name="common-al">Of bel naar de heer Ozan Uyar op nummer (070) 353 69 06.</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Haagse Hout</text:p>
            <text:p text:style-name="common-al">In het advies van 2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Zet voor de werkzaamheden gaan starten attentieborden neer zodat men weet dat er werkzaamheden gaan starten en eindigen.</text:p>
            <text:p text:style-name="common-al">•	Er moet via m.broekarts@htmbuzz.nl een afstemming plaatsvinden met de HTM in verband met nachtbus die hier rijdt.</text:p>
            <text:p text:style-name="common-al">•	Er is een afstemming nodig met de HMS. [Geanonimiseerd] en [Geanonimiseerd]</text:p>
            <text:p text:style-name="common-al">•	Uitvoering in de schoolvakantie.</text:p>
            <text:p text:style-name="common-al">•	Asfalt dient door de aanvrager/aannemer gelijk vervangen te word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6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923</meta:user-defined>
    <meta:user-defined meta:name="DCTERMS.abstract">Het uitvoeren van wegwerkzaamheden van 31-8-2026 t/m 30-11-2026 ter hoogte van locatie IJsclubweg 44</meta:user-defined>
    <dc:language>nl</dc:language>
    <meta:user-defined meta:name="OVERHEIDop.locatietype/OVERHEIDop.gebiedsmarkering">Punt</meta:user-defined>
    <meta:user-defined meta:name="DC.title">APV vergunning - Besluiten, IJsclubweg 44, 2593 HJ 's-Gravenhage</meta:user-defined>
    <meta:user-defined meta:name="DCTERMS.W3CDTF/DCTERMS.available">2026-08-25</meta:user-defined>
    <meta:user-defined meta:name="DCTERMS.W3CDTF/OVERHEIDop.jaargang">2026</meta:user-defined>
    <meta:user-defined meta:name="OVERHEIDop.publicationIssue">399689</meta:user-defined>
    <meta:user-defined meta:name="OVERHEIDop.GmbID/DC.identifier">gmb-2026-399689</meta:user-defined>
    <meta:user-defined meta:name="OVERHEIDop.versieInformatie"/>
  </office:meta>
</office:document-meta>
</file>