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Jaap Spruijtwarande 34, 3907 CB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Jaap Spruijtwarande 34, 3907 CB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21-08-2026</text:p>
            <text:p text:style-name="common-al">CLZ-00015284, uitbreiden van de woning ,</text:p>
            <text:p text:style-name="common-al">op het perceel: </text:p>
            <text:p text:style-name="common-al">Jaap Spruijtwarande 34  te Veenendaal.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96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15284</meta:user-defined>
    <dc:language>nl</dc:language>
    <meta:user-defined meta:name="OVERHEIDop.locatietype/OVERHEIDop.gebiedsmarkering">Punt</meta:user-defined>
    <meta:user-defined meta:name="DC.title">Publicatie verleende vergunning Jaap Spruijtwarande 34, 3907 CB Veenendaa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76</meta:user-defined>
    <meta:user-defined meta:name="OVERHEIDop.GmbID/DC.identifier">gmb-2026-399676</meta:user-defined>
    <meta:user-defined meta:name="OVERHEIDop.versieInformatie"/>
  </office:meta>
</office:document-meta>
</file>