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kappen van 3 populieren op de kruising Belvedereweg – Daalhuisweg te de Lut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26 augustus 2026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Kappen van 3 populieren op een perceel kadastraal bekend als gemeente Losser, sectie D, nummer 2045 op de kruising Belvedereweg – Daalhuisweg in de Lutte, zaaknummer 0168Z2026003734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9966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0168Z2026003734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het kappen van 3 populieren op de kruising Belvedereweg – Daalhuisweg te de Lutte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669</meta:user-defined>
    <meta:user-defined meta:name="OVERHEIDop.GmbID/DC.identifier">gmb-2026-399669</meta:user-defined>
    <meta:user-defined meta:name="OVERHEIDop.versieInformatie"/>
  </office:meta>
</office:document-meta>
</file>