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plaatsen van een hybride warmtepomp en airco, Mgr. van de Weteringstraat 40, 3581EJ Utrecht, GU-Z2024-00328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gr. van de Weteringstraat 40, 3581EJ Utrecht</text:p>
            <text:p text:style-name="common-al">GU-Z2024-0032816</text:p>
            <text:p text:style-name="common-al">Toelichting: het plaatsen van een hybride warmtepomp en airco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6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816</meta:user-defined>
    <meta:user-defined meta:name="DCTERMS.abstract">Toelichting: het plaatsen van een hybride warmtepomp en airco</meta:user-defined>
    <dc:language>nl</dc:language>
    <meta:user-defined meta:name="OVERHEIDop.locatietype/OVERHEIDop.gebiedsmarkering">Vlak</meta:user-defined>
    <meta:user-defined meta:name="DC.title">Geweigerde Omgevingsvergunning, het plaatsen van een hybride warmtepomp en airco, Mgr. van de Weteringstraat 40, 3581EJ Utrecht, GU-Z2024-0032816</meta:user-defined>
    <meta:user-defined meta:name="OVERHEIDop.datumEindeReactietermijn">2026-10-02</meta:user-defined>
    <meta:user-defined meta:name="OVERHEIDop.terinzageleggingBG">https://jeleefomgeving.nl/inzien/002220647/6e10ca59-a6e5-4d1f-9e52-6172db119b5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65</meta:user-defined>
    <meta:user-defined meta:name="OVERHEIDop.GmbID/DC.identifier">gmb-2026-399665</meta:user-defined>
    <meta:user-defined meta:name="OVERHEIDop.versieInformatie"/>
  </office:meta>
</office:document-meta>
</file>