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rel-column-width="13*"/>
    </style:style>
    <style:style style:family="table-column" style:parent-style-name="colspec" style:name="id1-3-2-2-9-13-1-2">
      <style:table-column-properties style:rel-column-width="74*"/>
    </style:style>
    <text:list-style style:name="id1-3-2-2-9-13-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3-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projecten Gemeente Alphen-Chaam 2026</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list text:style-name="id1-3-2-1-1-6">
              <text:list-item text:style-override="id1-3-2-1-1-6-1">
                <text:number>-</text:number>
                <text:p text:style-name="al">de gemeente als aanvrager van prioriteit en transportcapaciteit gebonden is aan de beginselen van behoorlijk bestuur, ook bij privaatrechtelijk handelen;</text:p>
              </text:list-item>
              <text:list-item text:style-override="id1-3-2-1-1-6-2">
                <text:number>-</text:number>
                <text:p text:style-name="al">het noodzakelijk is transparante, objectieve en niet-discriminatoire criteria vast te stellen voor de prioritering en aanvraag voor transportcapaciteit voor woningbouw en onderwijshuisvesting;</text:p>
              </text:list-item>
            </text:list>
            <text:p text:style-name="al">b e s l u i t </text:p>
            <text:p text:style-name="al"/>
            <text:p text:style-name="al">vast te stellen de volgende beleidsregels:</text:p>
            <text:p text:style-name="al"/>
            <text:p text:style-name="al">
            <text:span text:style-name="nadrukvet">Beleidsregels aanvraag prioriteit transportcapaciteit woningbouw- en onderwijshuisvestingsprojecten Gemeente Alphen-Chaam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gemeente Alphen-Chaam;</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actie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ont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text:p>
            <text:p text:style-name="al"/>
            <text:p text:style-name="al">
            <text:span text:style-name="nadrukondlijn">Stap 1: onderwijshuisvesting</text:span>
          </text:p>
            <text:p text:style-name="al">Als het project een onderwijshuisvestingsproject is, als bedoeld in tabel 3 van bijlage 3 van de Systeemcode elektriciteit 2026, dan wordt dit project boven woningbouwprojecten geprioriteerd. Bij nieuwbouw van een school in combinatie met woningbouw wordt het schoolproject een trede hoger gerangschikt dan het bijbehorende woningbouwproject.</text:p>
            <text:p text:style-name="al"/>
            <text:p text:style-name="al">
            <text:span text:style-name="nadrukondlijn">Stap 2: start bouw</text:span>
          </text:p>
            <text:p text:style-name="al">Als tweede stap vindt een rangschikking plaats op basis van de maand van start bouw, waarbij een project hoger wordt gerangschikt als de bouw eerder start. Hierbij moet de maand van start bouw voldoende concreet zijn onderbouwd. Indien niet de maand van start bouw voldoende concreet onderbouwd kan worden maar wel het jaartal van start bouw, dan wordt dit project gerangschikt op de datum 31 december van het jaartal van start bouw.</text:p>
            <text:p text:style-name="al"/>
            <text:p text:style-name="al">
            <text:span text:style-name="nadrukondlijn">Stap 3: projectrijpheid</text:span>
          </text:p>
            <text:p text:style-name="al">Na de rangschikking van stap 1 en 2 stelt de gemeente de projectrijpheid van het project vast op basis van de beschikbare documenten in een onder rangorde van één tot en met zeven:</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 </text:p>
                    <text:list text:style-name="id1-3-2-2-9-13-1-3-7-2-2">
                      <text:list-item text:style-override="id1-3-2-2-9-13-1-3-7-2-2-1">
                        <text:number>a.</text:number>
                        <text:p text:style-name="table_al">Overeenkomst tussen gemeente en het Rijk over rijkssubsidies voor woningbouw en/of integrale gebiedsontwikkeling; of </text:p>
                      </text:list-item>
                      <text:list-item text:style-override="id1-3-2-2-9-13-1-3-7-2-2-2">
                        <text:number>b.</text:number>
                        <text:p text:style-name="table_al"> Prestatieafspraken tussen gemeenten en woningcorporaties; of </text:p>
                      </text:list-item>
                      <text:list-item text:style-override="id1-3-2-2-9-13-1-3-7-2-2-3">
                        <text:number>c.</text:number>
                        <text:p text:style-name="table_al"> College- of raadsbesluit met gemeente als initiatiefnemer voor woningbouwontwikkeling.</text:p>
                      </text:list-item>
                    </text:list>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geen documenten beschikbaar die het project hoger in de rangorde zouden plaatsen.</text:p>
                  </table:table-cell>
                </table:table-row>
              </table:table>
              <text:p text:style-name="table_bottom"/>
            </text:section>
            <text:p text:style-name="al"/>
            <text:p text:style-name="al">
            <text:span text:style-name="nadrukondlijn">Stap 4: maatschappelijk belang</text:span>
          </text:p>
            <text:p text:style-name="al">Indien op basis van de stappen 1, 2 en 3 projecten gelijk eindigen wordt een verdere onderverdeling gemaakt op basis van het maatschappelijk belang van het project, waarbij een project hoger wordt gerangschikt als het voldoet aan één of meer van de volgende eisen:</text:p>
            <text:list text:style-name="id1-3-2-2-9-17">
              <text:list-item text:style-override="id1-3-2-2-9-17-1">
                <text:number>a.</text:number>
                <text:p text:style-name="al">De projectlocatie is een transformatielocatie waarbij een onwenselijke activiteit verdwijnt; of</text:p>
              </text:list-item>
              <text:list-item text:style-override="id1-3-2-2-9-17-2">
                <text:number>b.</text:number>
                <text:p text:style-name="al">Het aandeel sociale huur, sociale koop of midden huurwoningen conform de jaarlijks landelijk vastgestelde koopprijs/huurprijsgrenzen bedraagt meer dan 33%; of</text:p>
              </text:list-item>
              <text:list-item text:style-override="id1-3-2-2-9-17-3">
                <text:number>c.</text:number>
                <text:p text:style-name="al">Het voorziet in de huisvesting voor aandacht groepen.</text:p>
              </text:list-item>
            </text:list>
            <text:p text:style-name="al">
            <text:span text:style-name="nadrukondlijn">Stap 5: datum oplevering</text:span>
          </text:p>
            <text:p text:style-name="al">Binnen de op basis van de stappen 1, 2 en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10 kalenderdag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reactie hierop schriftelijk indienen bij de gemeente. Na deze termijn vervalt het recht om een reactie in te dienen.</text:p>
              </text:list-item>
              <text:list-item text:style-override="id1-3-2-2-13-3">
                <text:number>2.</text:number>
                <text:p text:style-name="al">Een projectontwikkelaar kan naast de reactie zoals bedoeld in het eerste lid binnen tien kalenderdagen na bekendmaking van d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reactieperiode, bedoeld in artikel 13 is verstreken, dan wel – als tijdig een reactie is ingediend – nadat op de reactie is beslist.</text:p>
              </text:list-item>
              <text:list-item text:style-override="id1-3-2-2-15-3">
                <text:number>2.</text:number>
                <text:p text:style-name="al">De gemeente stemt het indienen van de prioriteringsverzoeken waar mogelijk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Alphen-Chaam 2026. </text:p>
          </text:section>
        </text:section>
        <text:section text:name="regeling-sluiting_id1-3-2-3" text:style-name="regeling-sluiting">
          <text:section text:name="ondertekening_id1-3-2-3-1">
            <text:p><text:span text:style-name="functie">Aldus vastgesteld in zijn vergadering van 25 augustus 2026</text:span></text:p>
          </text:section>
          <text:section text:name="ondertekening_id1-3-2-3-2">
            <text:p><text:span text:style-name="functie"/></text:p>
            <text:p><text:span text:style-name="functie">Burgemeester en wethouder van gemeente Alphen-Chaam,</text:span></text:p>
          </text:section>
          <text:section text:name="ondertekening_id1-3-2-3-3">
            <text:p><text:span text:style-name="functie"/></text:p>
            <text:p><text:span text:style-name="functie">de secretaris, </text:span></text:p>
            <text:p><text:span text:style-name="functie">E.M. van der Molen</text:span></text:p>
          </text:section>
          <text:section text:name="ondertekening_id1-3-2-3-4">
            <text:p><text:span text:style-name="functie"/></text:p>
            <text:p><text:span text:style-name="functie">de burgemeester,</text:span></text:p>
            <text:p><text:span text:style-name="functie">drs. L. Schuitmak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Alphen-Chaam tot vaststelling van de Beleidsregels aanvraag prioriteit transportcapaciteit woningbouw- en onderwijshuisvestingsprojecten Gemeente Alphen-Chaam 2026</text:p>
          <text:p text:style-name="al">
          <text:span text:style-name="nadrukvet">Algemeen</text:span>
        </text:p>
          <text:p text:style-name="al"/>
          <text:p text:style-name="al">
          <text:span text:style-name="nadrukcur">Inleiding</text:span>
        </text:p>
          <text:p text:style-name="al">Met deze beleidsregels geeft de gemeente Alphen-Chaam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hier en daar eigen keuzes gemaakt, die beter aansluiten bij de situatie van de gemeente Alphen-Chaam.</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Uitgangspunt bij indiening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text:p>
          <text:p text:style-name="al"/>
          <text:p text:style-name="al">
          <text:span text:style-name="nadrukcur">Stap 1 – Onderwijshuisvesting</text:span>
        </text:p>
          <text:p text:style-name="al">Onderwijshuisvestingsprojecten staan hoger op de volgordelijst dan woningbouwprojecten. </text:p>
          <text:p text:style-name="al"/>
          <text:p text:style-name="al">
          <text:span text:style-name="nadrukcur">Stap 2 – Start bouw</text:span>
        </text:p>
          <text:p text:style-name="al">Projecten met een eerder gepland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4 – Maatschappelijk belang opnemen</text:span>
        </text:p>
          <text:p text:style-name="al">De gemeente acht het van belang om het maatschappelijk belang van een project een rol te geven bij de verdere rangschikking van gelijkwaardige aanvragen, nadat stap 1, stap 2 en stap 3 geen onderscheid hebben opgeleverd. De in deze stap opgenomen criteria houden verband met prioriteiten in woningbouw zoals in bestaand beleid opgenomen. </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Een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rechtsbeschermingsprocedure te creëren.</text:p>
          <text:p text:style-name="al"/>
          <text:p text:style-name="al">De reactie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in te di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indienen van een reactie bij de gemeente en de kortgedingprocedure bij de civiele rechter. Het recht een reactie in te dienen bij de gemeente vervalt tien kalenderdagen na bekendmaking van de volgordelijst en gelijktijdig vervalt dan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waar mogelijk afstemming met de andere gemeenten in het congestiegebied. Op deze wijze komt er idealit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Chaam</text:p>
            </table:table-cell>
            <table:table-cell office:value-type="string" table:style-name="header.C">
              <text:p text:style-name="headerright"><text:span text:style-name="nr">Nr. 3996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lphen-Chaam</meta:user-defined>
    <meta:user-defined meta:name="OVERHEID.Informatietype/DC.type">officiële publicatie</meta:user-defined>
    <meta:user-defined meta:name="OVERHEIDop.Rubriek/DC.type">beleidsregel</meta:user-defined>
    <meta:user-defined meta:name="OVERHEID.Gemeente/DCTERMS.publisher">Alphen-Chaam</meta:user-defined>
    <meta:user-defined meta:name="OVERHEID.Gemeente/OVERHEID.authority">Alphen-Chaam</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1882552</meta:user-defined>
    <meta:user-defined meta:name="DCTERMS.alternative">Beleidsregels aanvraag prioriteit transportcapaciteit woningbouw- en onderwijshuisvestingsprojecten Gemeente Alphen-Chaam 2026</meta:user-defined>
    <dc:language>nl</dc:language>
    <meta:user-defined meta:name="OVERHEIDop.locatietype/OVERHEIDop.gebiedsmarkering">Gemeente</meta:user-defined>
    <meta:user-defined meta:name="DC.title">Beleidsregels aanvraag prioriteit transportcapaciteit woningbouw- en onderwijshuisvestingsprojecten Gemeente Alphen-Chaam 2026</meta:user-defined>
    <meta:user-defined meta:name="DCTERMS.W3CDTF/DCTERMS.available">2026-08-26</meta:user-defined>
    <meta:user-defined meta:name="DCTERMS.W3CDTF/OVERHEIDop.jaargang">2026</meta:user-defined>
    <meta:user-defined meta:name="OVERHEIDop.publicationIssue">399662</meta:user-defined>
    <meta:user-defined meta:name="OVERHEIDop.betreftRegeling">CVDR765773_1</meta:user-defined>
    <meta:user-defined meta:name="xs:date/OVERHEIDop.startdatum">2026-08-27</meta:user-defined>
    <meta:user-defined meta:name="OVERHEIDop.GmbID/DC.identifier">gmb-2026-399662</meta:user-defined>
    <meta:user-defined meta:name="OVERHEIDop.versieInformatie"/>
  </office:meta>
</office:document-meta>
</file>