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wijzigen van de fundering en het bouwen met een CLT-ligger in de nokconstructie aan Dr. Frederiksstraat 39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26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Wijzigen van de fundering en het bouwen met een CLT-ligger in de nokconstructie op het adres Dr. Frederiksstraat 39, 7582 AX Losser, zaaknummer 0168Z2026003632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996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6003632</meta:user-defined>
    <dc:language>nl</dc:language>
    <meta:user-defined meta:name="OVERHEIDop.locatietype/OVERHEIDop.gebiedsmarkering">Adres</meta:user-defined>
    <meta:user-defined meta:name="DC.title">Aanvraag vergunning voor het wijzigen van de fundering en het bouwen met een CLT-ligger in de nokconstructie aan Dr. Frederiksstraat 39 te Loss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654</meta:user-defined>
    <meta:user-defined meta:name="OVERHEIDop.GmbID/DC.identifier">gmb-2026-399654</meta:user-defined>
    <meta:user-defined meta:name="OVERHEIDop.versieInformatie"/>
  </office:meta>
</office:document-meta>
</file>